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_20_1">
      <style:paragraph-properties fo:margin-left="0cm" fo:margin-right="0cm" fo:margin-top="0cm" fo:margin-bottom="0.423cm" style:contextual-spacing="false" style:line-height-at-least="0.714cm" fo:text-align="center" style:justify-single-word="false" fo:orphans="2" fo:widows="2" fo:text-indent="0cm" style:auto-text-indent="false"/>
      <style:text-properties fo:font-variant="normal" fo:text-transform="none" fo:color="#1f1f1f" loext:opacity="100%" style:font-name="Times New Roman" fo:font-size="12pt" fo:letter-spacing="normal" fo:font-style="normal" fo:font-weight="bold" style:font-size-asian="12pt" style:font-weight-asian="bold" style:font-size-complex="12pt" style:font-weight-complex="bold"/>
    </style:style>
    <style:style style:name="P2" style:family="paragraph" style:parent-style-name="Text_20_body">
      <style:paragraph-properties fo:margin-left="0cm" fo:margin-right="0cm" fo:margin-top="0cm" fo:margin-bottom="0.212cm" style:contextual-spacing="false" fo:orphans="2" fo:widows="2" fo:text-indent="0cm" style:auto-text-indent="false"/>
    </style:style>
    <style:style style:name="P3" style:family="paragraph" style:parent-style-name="Text_20_body">
      <style:paragraph-properties fo:margin-left="0cm" fo:margin-right="0cm" fo:margin-top="0cm" fo:margin-bottom="0.212cm" style:contextual-spacing="false" fo:orphans="2" fo:widows="2" fo:text-indent="0cm" style:auto-text-indent="fals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4" style:family="paragraph" style:parent-style-name="Heading_20_2">
      <style:paragraph-properties fo:margin-left="0cm" fo:margin-right="0cm" fo:margin-top="0cm" fo:margin-bottom="0.423cm" style:contextual-spacing="false" style:line-height-at-least="0.609cm" fo:orphans="2" fo:widows="2" fo:text-indent="0cm" style:auto-text-indent="false"/>
      <style:text-properties fo:font-variant="normal" fo:text-transform="none" fo:color="#1f1f1f" loext:opacity="100%" style:font-name="Times New Roman" fo:font-size="12pt" fo:letter-spacing="normal" fo:font-style="normal" fo:font-weight="bold" style:font-size-asian="12pt" style:font-weight-asian="bold" style:font-size-complex="12pt" style:font-weight-complex="bold"/>
    </style:style>
    <style:style style:name="P5" style:family="paragraph" style:parent-style-name="Text_20_body" style:list-style-name="L1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6" style:family="paragraph" style:parent-style-name="Text_20_body" style:list-style-name="L1">
      <style:paragraph-properties fo:margin-left="0cm" fo:margin-right="0cm" fo:margin-top="0.106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7" style:family="paragraph" style:parent-style-name="Heading_20_3">
      <style:paragraph-properties fo:margin-left="0cm" fo:margin-right="0cm" fo:margin-top="0cm" fo:margin-bottom="0.318cm" style:contextual-spacing="false" style:line-height-at-least="0.529cm" fo:orphans="2" fo:widows="2" fo:text-indent="0cm" style:auto-text-indent="false"/>
      <style:text-properties fo:font-variant="normal" fo:text-transform="none" fo:color="#1f1f1f" loext:opacity="100%" style:font-name="Times New Roman" fo:font-size="12pt" fo:letter-spacing="normal" fo:font-style="normal" fo:font-weight="bold" style:font-size-asian="12pt" style:font-weight-asian="bold" style:font-size-complex="12pt" style:font-weight-complex="bold"/>
    </style:style>
    <style:style style:name="P8" style:family="paragraph" style:parent-style-name="Text_20_body" style:list-style-name="L2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9" style:family="paragraph" style:parent-style-name="Text_20_body" style:list-style-name="L2">
      <style:paragraph-properties fo:margin-left="0cm" fo:margin-right="0cm" fo:margin-top="0.106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0" style:family="paragraph" style:parent-style-name="Text_20_body" style:list-style-name="L3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1" style:family="paragraph" style:parent-style-name="Text_20_body" style:list-style-name="L3">
      <style:paragraph-properties fo:margin-left="0cm" fo:margin-right="0cm" fo:margin-top="0.106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2" style:family="paragraph" style:parent-style-name="Text_20_body" style:list-style-name="L4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3" style:family="paragraph" style:parent-style-name="Text_20_body" style:list-style-name="L4">
      <style:paragraph-properties fo:margin-left="0cm" fo:margin-right="0cm" fo:margin-top="0.106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4" style:family="paragraph" style:parent-style-name="Text_20_body" style:list-style-name="L5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5" style:family="paragraph" style:parent-style-name="Text_20_body" style:list-style-name="L5">
      <style:paragraph-properties fo:margin-left="0cm" fo:margin-right="0cm" fo:margin-top="0.106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6" style:family="paragraph" style:parent-style-name="Text_20_body" style:list-style-name="L6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7" style:family="paragraph" style:parent-style-name="Text_20_body" style:list-style-name="L6">
      <style:paragraph-properties fo:margin-left="0cm" fo:margin-right="0cm" fo:margin-top="0.106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8" style:family="paragraph" style:parent-style-name="Text_20_body" style:list-style-name="L7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19" style:family="paragraph" style:parent-style-name="Text_20_body" style:list-style-name="L7">
      <style:paragraph-properties fo:margin-left="0cm" fo:margin-right="0cm" fo:margin-top="0.106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20" style:family="paragraph" style:parent-style-name="Text_20_body" style:list-style-name="L8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21" style:family="paragraph" style:parent-style-name="Text_20_body" style:list-style-name="L8">
      <style:paragraph-properties fo:margin-left="0cm" fo:margin-right="0cm" fo:margin-top="0.106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22" style:family="paragraph" style:parent-style-name="Text_20_body">
      <style:paragraph-properties fo:margin-left="0cm" fo:margin-right="0cm" fo:margin-top="0cm" fo:margin-bottom="0.212cm" style:contextual-spacing="false" fo:orphans="2" fo:widows="2" fo:text-indent="0cm" style:auto-text-indent="false"/>
      <style:text-properties fo:font-variant="normal" fo:text-transform="none" fo:color="#1f1f1f" loext:opacity="100%" style:font-name="Times New Roman" fo:font-size="12pt" fo:letter-spacing="normal" fo:font-style="normal" fo:font-weight="bold" style:font-size-asian="12pt" style:font-weight-asian="bold" style:font-size-complex="12pt" style:font-weight-complex="bold"/>
    </style:style>
    <style:style style:name="P23" style:family="paragraph" style:parent-style-name="Text_20_body" style:list-style-name="L9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24" style:family="paragraph" style:parent-style-name="Text_20_body" style:list-style-name="L9">
      <style:paragraph-properties fo:margin-left="0cm" fo:margin-right="0cm" fo:margin-top="0.106cm" fo:margin-bottom="0cm" style:contextual-spacing="false" fo:orphans="2" fo:widows="2" fo:text-indent="0cm" style:auto-text-indent="false" fo:padding="0cm" fo:border="none"/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P25" style:family="paragraph" style:parent-style-name="Standard">
      <style:text-properties style:font-name="Times New Roman" fo:font-size="12pt" style:font-size-asian="12pt" style:font-size-complex="12pt"/>
    </style:style>
    <style:style style:name="T1" style:family="text">
      <style:text-properties fo:font-variant="normal" fo:text-transform="none" fo:color="#1f1f1f" loext:opacity="100%" style:font-name="Times New Roman" fo:font-size="12pt" fo:letter-spacing="normal" fo:font-style="normal" fo:font-weight="bold" style:font-size-asian="12pt" style:font-size-complex="12pt"/>
    </style:style>
    <style:style style:name="T2" style:family="text">
      <style:text-properties fo:font-variant="normal" fo:text-transform="none" fo:color="#1f1f1f" loext:opacity="100%" style:font-name="Times New Roman" fo:font-size="12pt" fo:letter-spacing="normal" fo:font-style="normal" fo:font-weight="normal" style:font-size-asian="12pt" style:font-size-complex="12pt"/>
    </style:style>
    <style:style style:name="T3" style:family="text">
      <style:text-properties fo:font-weight="bold" style:font-weight-asian="bold" style:font-weight-complex="bold"/>
    </style:style>
    <text:list-style style:name="L1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Методы формирования читательской грамотности с применением мультимедийных ресурсов</text:h>
      <text:p text:style-name="P2"><text:span text:style-name="Strong_20_Emphasis"><text:span text:style-name="T1">Уважаемые коллеги!</text:span></text:span></text:p>
      <text:p text:style-name="P3">В современном образовательном пространстве формирование читательской грамотности становится одной из приоритетных задач. Это связано с тем, что ученик должен не только читать текст, но и понимать его, анализировать, интерпретировать, сопоставлять информацию и применять полученные сведения в учебной и жизненной практике.</text:p>
      <text:p text:style-name="P2"><text:span text:style-name="T2">Одним из эффективных путей решения этой задачи является использование </text:span><text:span text:style-name="Strong_20_Emphasis"><text:span text:style-name="T1">мультимедийных и медиаресурсов</text:span></text:span><text:span text:style-name="T2">, которые делают процесс чтения более наглядным, интересным и осмысленным.</text:span></text:p>
      <text:h text:style-name="P4" text:outline-level="2"><text:bookmark text:name="-1"/>Что такое читательская грамотность</text:h>
      <text:p text:style-name="P3">Читательская грамотность — это способность:</text:p>
      <text:list text:style-name="L1">
        <text:list-item>
          <text:p text:style-name="P5">находить информацию в тексте;</text:p>
        </text:list-item>
        <text:list-item>
          <text:p text:style-name="P6">понимать явный и скрытый смысл;</text:p>
        </text:list-item>
        <text:list-item>
          <text:p text:style-name="P6">устанавливать причинно-следственные связи;</text:p>
        </text:list-item>
        <text:list-item>
          <text:p text:style-name="P6">оценивать содержание и форму текста;</text:p>
        </text:list-item>
        <text:list-item>
          <text:p text:style-name="P6">использовать прочитанное для решения практических задач.</text:p>
        </text:list-item>
      </text:list>
      <text:p text:style-name="P3">Для её формирования важно сочетать традиционное чтение с современными цифровыми средствами обучения.</text:p>
      <text:h text:style-name="P4" text:outline-level="2"><text:bookmark text:name="-2"/>Необходимые медиаресурсы</text:h>
      <text:p text:style-name="P3">Для работы по формированию читательской грамотности можно использовать следующие медиаресурсы:</text:p>
      <text:h text:style-name="P7" text:outline-level="3"><text:bookmark text:name="1"/>1. Электронные учебники и электронные хрестоматии</text:h>
      <text:p text:style-name="P3">Они позволяют работать с текстом в удобной цифровой форме, выделять ключевые фрагменты, делать пометки, переходить к словарям и комментариям.</text:p>
      <text:h text:style-name="P7" text:outline-level="3"><text:bookmark text:name="2"/>2. Интерактивные презентации</text:h>
      <text:p text:style-name="P3">Презентации помогают визуализировать:</text:p>
      <text:list text:style-name="L2">
        <text:list-item>
          <text:p text:style-name="P8">тему произведения;</text:p>
        </text:list-item>
        <text:list-item>
          <text:p text:style-name="P9">композицию текста;</text:p>
        </text:list-item>
        <text:list-item>
          <text:p text:style-name="P9">характеристику героев;</text:p>
        </text:list-item>
        <text:list-item>
          <text:p text:style-name="P9">ключевые цитаты;</text:p>
        </text:list-item>
        <text:list-item>
          <text:p text:style-name="P9">задания по анализу текста.<text:span text:style-name="T3"/></text:p>
        </text:list-item>
      </text:list>
      <text:h text:style-name="P7" text:outline-level="3"><text:bookmark text:name="3"/>3. Аудиокниги и аудиофрагменты</text:h>
      <text:p text:style-name="P3">Аудиокниги развивают слуховое восприятие, помогают почувствовать интонацию, ритм и эмоциональную окраску текста.</text:p>
      <text:h text:style-name="P7" text:outline-level="3"><text:bookmark text:name="4"/><text:soft-page-break/>4. Видеофрагменты и экранизации</text:h>
      <text:p text:style-name="P3">Короткие видеоматериалы можно использовать на этапе мотивации, при обсуждении сюжета, образов героев, авторской позиции.</text:p>
      <text:h text:style-name="P7" text:outline-level="3"><text:bookmark text:name="5"/>5. Интерактивные тесты и викторины</text:h>
      <text:p text:style-name="P3">Такие ресурсы позволяют проверить понимание текста, закрепить материал и организовать самоконтроль.</text:p>
      <text:h text:style-name="P7" text:outline-level="3"><text:bookmark text:name="6"/>6. Образовательные платформы</text:h>
      <text:p text:style-name="P3">На платформах можно размещать задания, тексты, аудио- и видеоматериалы, а также организовывать обратную связь с учащимися.</text:p>
      <text:h text:style-name="P7" text:outline-level="3"><text:bookmark text:name="7"/>7. Инфографика, таблицы, схемы, ментальные карты</text:h>
      <text:p text:style-name="P3">Эти ресурсы помогают структурировать содержание текста, сравнивать героев, выделять основные события и идеи.</text:p>
      <text:h text:style-name="P7" text:outline-level="3"><text:bookmark text:name="8"/>8. Цифровые библиотеки и электронные архивы</text:h>
      <text:p text:style-name="P3">Они дают доступ к художественным, научным и справочным текстам, расширяя читательский кругозор учащихся.</text:p>
      <text:h text:style-name="P7" text:outline-level="3"><text:bookmark text:name="9"/>9. Буктрейлеры</text:h>
      <text:p text:style-name="P3">Это короткие видеоролики о книге, которые формируют интерес к чтению и помогают привлечь внимание к произведению.</text:p>
      <text:h text:style-name="P7" text:outline-level="3"><text:bookmark text:name="10"/>10. Читательские дневники в электронном формате</text:h>
      <text:p text:style-name="P3">Они способствуют осмыслению прочитанного, фиксации впечатлений, цитат, вопросов и выводов.</text:p>
      <text:h text:style-name="P4" text:outline-level="2"><text:bookmark text:name="-3"/>Методы формирования читательской грамотности с использованием медиаресурсов</text:h>
      <text:h text:style-name="P7" text:outline-level="3"><text:bookmark text:name="1-1"/>1. Мотивация к чтению</text:h>
      <text:p text:style-name="P3">На этом этапе используются:</text:p>
      <text:list text:style-name="L3">
        <text:list-item>
          <text:p text:style-name="P10">буктрейлеры;</text:p>
        </text:list-item>
        <text:list-item>
          <text:p text:style-name="P11">иллюстрации;</text:p>
        </text:list-item>
        <text:list-item>
          <text:p text:style-name="P11">видеоролики;</text:p>
        </text:list-item>
        <text:list-item>
          <text:p text:style-name="P11">аудиофрагменты;</text:p>
        </text:list-item>
        <text:list-item>
          <text:p text:style-name="P11">интерактивные обложки книг.</text:p>
        </text:list-item>
      </text:list>
      <text:p text:style-name="P3">Это помогает вызвать интерес к произведению и настроить учащихся на чтение.</text:p>
      <text:h text:style-name="P7" text:outline-level="3"><text:bookmark text:name="2-1"/>2. Предтекстовая работа</text:h>
      <text:p text:style-name="P3">Перед чтением можно предложить:</text:p>
      <text:list text:style-name="L4">
        <text:list-item>
          <text:p text:style-name="P12">просмотр фрагмента экранизации;</text:p>
        </text:list-item>
        <text:list-item>
          <text:p text:style-name="P13">работу с презентацией;</text:p>
        </text:list-item>
        <text:list-item>
          <text:p text:style-name="P13">анализ ключевых слов на слайде;</text:p>
        </text:list-item>
        <text:list-item>
          <text:p text:style-name="P13"><text:soft-page-break/>прогнозирование содержания по иллюстрации или заголовку.</text:p>
        </text:list-item>
      </text:list>
      <text:h text:style-name="P7" text:outline-level="3"><text:bookmark text:name="3-1"/>3. Чтение и осмысление текста</text:h>
      <text:p text:style-name="P3">Здесь применяются:</text:p>
      <text:list text:style-name="L5">
        <text:list-item>
          <text:p text:style-name="P14">электронный текст с пометками;</text:p>
        </text:list-item>
        <text:list-item>
          <text:p text:style-name="P15">словари и справочные материалы;</text:p>
        </text:list-item>
        <text:list-item>
          <text:p text:style-name="P15">комментарии учителя;</text:p>
        </text:list-item>
        <text:list-item>
          <text:p text:style-name="P15">задания на поиск информации;</text:p>
        </text:list-item>
        <text:list-item>
          <text:p text:style-name="P15">интерактивные вставки и подсказки.</text:p>
        </text:list-item>
      </text:list>
      <text:h text:style-name="P7" text:outline-level="3"><text:bookmark text:name="4-1"/>4. Анализ и интерпретация</text:h>
      <text:p text:style-name="P3">Для этого подойдут:</text:p>
      <text:list text:style-name="L6">
        <text:list-item>
          <text:p text:style-name="P16">схемы;</text:p>
        </text:list-item>
        <text:list-item>
          <text:p text:style-name="P17">таблицы;</text:p>
        </text:list-item>
        <text:list-item>
          <text:p text:style-name="P17">кластеры;</text:p>
        </text:list-item>
        <text:list-item>
          <text:p text:style-name="P17">интеллект-карты;</text:p>
        </text:list-item>
        <text:list-item>
          <text:p text:style-name="P17">сравнительные диаграммы.</text:p>
        </text:list-item>
      </text:list>
      <text:p text:style-name="P3">С их помощью учащиеся могут анализировать героев, тему, идею, авторскую позицию.</text:p>
      <text:h text:style-name="P7" text:outline-level="3"><text:bookmark text:name="5-1"/>5. Закрепление и проверка понимания</text:h>
      <text:p text:style-name="P3">Используются:</text:p>
      <text:list text:style-name="L7">
        <text:list-item>
          <text:p text:style-name="P18">онлайн-тесты;</text:p>
        </text:list-item>
        <text:list-item>
          <text:p text:style-name="P19">викторины;</text:p>
        </text:list-item>
        <text:list-item>
          <text:p text:style-name="P19">кроссворды;</text:p>
        </text:list-item>
        <text:list-item>
          <text:p text:style-name="P19">задания на установление соответствия;</text:p>
        </text:list-item>
        <text:list-item>
          <text:p text:style-name="P19">интерактивные упражнения.</text:p>
        </text:list-item>
      </text:list>
      <text:h text:style-name="P7" text:outline-level="3"><text:bookmark text:name="6-1"/>6. Творческая переработка текста</text:h>
      <text:p text:style-name="P3">Возможны задания:</text:p>
      <text:list text:style-name="L8">
        <text:list-item>
          <text:p text:style-name="P20">создать буктрейлер;</text:p>
        </text:list-item>
        <text:list-item>
          <text:p text:style-name="P21">подготовить электронную презентацию;</text:p>
        </text:list-item>
        <text:list-item>
          <text:p text:style-name="P21">записать аудиопересказ;</text:p>
        </text:list-item>
        <text:list-item>
          <text:p text:style-name="P21">оформить отзыв в цифровом формате;</text:p>
        </text:list-item>
        <text:list-item>
          <text:p text:style-name="P21">сделать мини-проект по произведению.</text:p>
        </text:list-item>
      </text:list>
      <text:h text:style-name="P4" text:outline-level="2"><text:bookmark text:name="-4"/>Преимущества использования медиаресурсов</text:h>
      <text:p text:style-name="P22">Использование мультимедийных ресурсов позволяет:</text:p>
      <text:list text:style-name="L9">
        <text:list-item>
          <text:p text:style-name="P23">повысить мотивацию к чтению;</text:p>
        </text:list-item>
        <text:list-item>
          <text:p text:style-name="P24">сделать учебный материал наглядным;</text:p>
        </text:list-item>
        <text:list-item>
          <text:p text:style-name="P24">развивать самостоятельность;</text:p>
        </text:list-item>
        <text:list-item>
          <text:p text:style-name="P24">учитывать разные каналы восприятия информации;</text:p>
        </text:list-item>
        <text:list-item>
          <text:p text:style-name="P24">формировать навыки анализа и оценки текста;</text:p>
        </text:list-item>
        <text:list-item>
          <text:p text:style-name="P24"><text:soft-page-break/>поддерживать интерес к литературе.</text:p>
        </text:list-item>
      </text:list>
      <text:h text:style-name="P4" text:outline-level="2"><text:bookmark text:name="-5"/>Заключение</text:h>
      <text:p text:style-name="P3">Таким образом, формирование читательской грамотности с применением мультимедийных и медиаресурсов является важным направлением современного образования. Эти средства помогают сделать чтение более активным, глубоким и результативным.</text:p>
      <text:p text:style-name="P3">Однако важно помнить, что медиаресурсы — это не замена чтению, а средство его поддержки и углубления. Главная цель учителя — научить ребёнка понимать текст, размышлять над ним и использовать прочитанное в собственной познавательной деятельности.</text:p>
      <text:p text:style-name="P2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29T14:22:31.181209900</meta:creation-date>
    <dc:date>2026-06-29T14:24:44.118962100</dc:date>
    <meta:editing-duration>PT2M13S</meta:editing-duration>
    <meta:editing-cycles>1</meta:editing-cycles>
    <meta:document-statistic meta:table-count="0" meta:image-count="0" meta:object-count="0" meta:page-count="4" meta:paragraph-count="94" meta:word-count="588" meta:character-count="4604" meta:non-whitespace-character-count="4152"/>
    <meta:generator>LibreOffice/25.2.3.2$Windows_X86_64 LibreOffice_project/bbb074479178df812d175f709636b368952c2ce3</meta:generator>
  </office:meta>
</office:document-meta>
</file>